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4pt" style:font-size-asian="14pt" style:font-size-complex="14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4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5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6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7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8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9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0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1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2" style:parent-style-name="預設段落字型" style:family="text">
      <style:text-properties style:font-name-asian="標楷體"/>
    </style:style>
    <style:style style:name="P13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14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15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16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17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18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19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0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1" style:parent-style-name="內文" style:family="paragraph">
      <style:paragraph-properties fo:margin-left="0.8333in" fo:text-indent="-0.8333in">
        <style:tab-stops/>
      </style:paragraph-properties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-asian="標楷體" fo:font-size="13pt" style:font-size-asian="13pt" style:font-size-complex="13pt"/>
    </style:style>
    <style:style style:name="P32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3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4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5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6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7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8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39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40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  <style:style style:name="P41" style:parent-style-name="內文" style:family="paragraph">
      <style:paragraph-properties fo:margin-left="0.8333in" fo:text-indent="-0.8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敏惠醫護管理專科學校因應校園發生新型流感疫情停課作業要點</text:p>
      <text:p text:style-name="P2"><text:span text:style-name="T3">98.09.01 <text:s/></text:span><text:span text:style-name="T4">9</text:span><text:span text:style-name="T5">8</text:span><text:span text:style-name="T6">學年度第</text:span><text:span text:style-name="T7">1</text:span><text:span text:style-name="T8">學期第</text:span><text:span text:style-name="T9">1</text:span><text:span text:style-name="T10">次教務</text:span><text:span text:style-name="T11">會議通過</text:span></text:p>
      <text:p text:style-name="內文"><text:span text:style-name="T12">一、目的</text:span></text:p>
      <text:p text:style-name="P13"><text:s text:c="4"/>為因應本校校園感染新型流感病例，配合防疫措施，特訂定「敏惠醫護管理專科學校因應校園發生新型流感疫情停課作業要點」（以下簡稱本要點）。</text:p>
      <text:p text:style-name="P14">二、停課標準：如符合下述停課標準，由本校「H1N1新型流感危機應變小組」作成停課決議後發布：</text:p>
      <text:p text:style-name="P15">　　（一）班級停課：一班有一位經行政院衛生署疾病管制局列為疑似病例。</text:p>
      <text:p text:style-name="P16">　　（二）全校停課：</text:p>
      <text:p text:style-name="P17">　　　　　1.一校有二班停課或二位經行政院衛生署疾病管制局列為疑似病例。</text:p>
      <text:p text:style-name="P18">　　　　　2.一校有一位經行政院衛生署疾病管制局列為確定病例。</text:p>
      <text:p text:style-name="P19">　　　　　3.停課時間：配合各衛生單位建議，並視國內疫情變化規劃停課時間。</text:p>
      <text:p text:style-name="P20">三、復課、補課：</text:p>
      <text:p text:style-name="P21"><text:span text:style-name="T22">　　（一）班級停課：復課日起擇日補課，先安排自修時間補課，不足時則安排每週六、日補課；如時間仍不足補足</text:span><text:span text:style-name="T23">18</text:span><text:span text:style-name="T24">週課程時，該班延長學期上課日期，該班之期中（末）考試時程，由教務處另作安排，並由各科（中心）配合另行命題。</text:span><text:span text:style-name="T25">非班級課程</text:span><text:span text:style-name="T26">(</text:span><text:span text:style-name="T27">選修課及英文共選</text:span><text:span text:style-name="T28">)</text:span><text:span text:style-name="T29">則採個別輔導，</text:span><text:span text:style-name="T30">或運用相關數位教學，</text:span><text:span text:style-name="T31">以利學生學習。</text:span></text:p>
      <text:p text:style-name="P32">　　（二）全校停課：先安排每週六、日補課，如時間不足則延長全校學期上課日期。如因應停課、補課需要，而需調整寒、暑假起迄時程者，由教務處報請教育部備查。</text:p>
      <text:p text:style-name="P33">　　（三）補課程序：若任課教師無法配合復課後之補課時程，而自行規劃調（補）課者，其調（補）課時程，須經各科主任簽核後，送教務處備查、公告。</text:p>
      <text:p text:style-name="P34">　　（四）復課通知：由教務處於學校網頁公告相關訊息，另請各科及相關單位協助通知學生。</text:p>
      <text:p text:style-name="P35">四、補考：</text:p>
      <text:p text:style-name="P36">　　（一）全校停課期間，如遇考試週（含期中考、期末考），其補考時程，由教務處另行安排。</text:p>
      <text:p text:style-name="P37">　　（二）班級停課期間，如遇考試週（含期中考、期末考），該班補考時程，由教務處另行安排，並由各科另行命題，學生成績以實得分數計算。</text:p>
      <text:p text:style-name="P38">　　（三）班級停課期間，如遇各科（中心）之週考，由各科（中心）自行決定補考時程並請另行命題，學生成績以實得分數計算。</text:p>
      <text:p text:style-name="P39">五、本要點經教務會議討論通過，陳請<text:s/>校長核定後實施，修正時亦同。</text:p>
      <text:p text:style-name="P40"/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因應校園發生新型流感疫情停課作業要點</dc:title>
    <meta:initial-creator>敏惠</meta:initial-creator>
    <dc:creator>Admin</dc:creator>
    <meta:creation-date>2020-10-21T07:53:00Z</meta:creation-date>
    <dc:date>2020-10-21T07:53:00Z</dc:date>
    <meta:print-date>2009-10-02T03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2" meta:character-count="887" meta:row-count="6" meta:non-whitespace-character-count="756"/>
  </office:meta>
</office:document-meta>
</file>