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style:snap-to-layout-grid="false"/>
    </style:style>
    <style:style style:name="T2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3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P4" style:parent-style-name="內文" style:family="paragraph">
      <style:paragraph-properties style:snap-to-layout-grid="false" fo:text-align="start" fo:margin-left="1.1333in" fo:margin-right="-0.0048in" fo:text-indent="2.4916in">
        <style:tab-stops/>
      </style:paragraph-properties>
      <style:text-properties style:font-name="標楷體" style:font-name-asian="標楷體" fo:color="#000000" style:letter-kerning="false" fo:font-size="10pt" style:font-size-asian="10pt"/>
    </style:style>
    <style:style style:name="P5" style:parent-style-name="內文" style:family="paragraph">
      <style:paragraph-properties style:snap-to-layout-grid="false" fo:text-align="justify" fo:text-indent="4.2333in"/>
      <style:text-properties style:font-name-asian="標楷體" fo:color="#000000" style:letter-kerning="false" fo:font-size="10pt" style:font-size-asian="10pt"/>
    </style:style>
    <style:style style:name="P6" style:parent-style-name="內文" style:family="paragraph">
      <style:paragraph-properties style:snap-to-layout-grid="false" fo:text-align="justify" fo:text-indent="4.2333in"/>
      <style:text-properties style:font-name-asian="標楷體" fo:color="#000000" style:letter-kerning="false" fo:font-size="10pt" style:font-size-asian="10pt"/>
    </style:style>
    <style:style style:name="P7" style:parent-style-name="內文" style:family="paragraph">
      <style:paragraph-properties style:snap-to-layout-grid="false" fo:text-align="justify" fo:text-indent="4.2333in"/>
      <style:text-properties style:font-name-asian="標楷體" fo:color="#000000" style:letter-kerning="false" fo:font-size="10pt" style:font-size-asian="10pt"/>
    </style:style>
    <style:style style:name="P8" style:parent-style-name="內文" style:family="paragraph">
      <style:paragraph-properties style:snap-to-layout-grid="false" fo:text-align="justify" fo:text-indent="4.2333in"/>
    </style:style>
    <style:style style:name="T9" style:parent-style-name="預設段落字型" style:family="text">
      <style:text-properties style:font-name-asian="標楷體" style:letter-kerning="false" fo:font-size="10pt" style:font-size-asian="10pt"/>
    </style:style>
    <style:style style:name="T10" style:parent-style-name="預設段落字型" style:family="text">
      <style:text-properties style:font-name-asian="標楷體" style:letter-kerning="false" fo:font-size="10pt" style:font-size-asian="10pt"/>
    </style:style>
    <style:style style:name="T11" style:parent-style-name="預設段落字型" style:family="text">
      <style:text-properties style:font-name-asian="標楷體" style:letter-kerning="false" fo:font-size="10pt" style:font-size-asian="10pt"/>
    </style:style>
    <style:style style:name="T12" style:parent-style-name="預設段落字型" style:family="text">
      <style:text-properties style:font-name-asian="標楷體" style:letter-kerning="false" fo:font-size="10pt" style:font-size-asian="10pt"/>
    </style:style>
    <style:style style:name="T13" style:parent-style-name="預設段落字型" style:family="text">
      <style:text-properties style:font-name-asian="標楷體" style:letter-kerning="false" fo:font-size="10pt" style:font-size-asian="10pt"/>
    </style:style>
    <style:style style:name="T14" style:parent-style-name="預設段落字型" style:family="text">
      <style:text-properties style:font-name-asian="標楷體" style:letter-kerning="false" fo:font-size="10pt" style:font-size-asian="10pt"/>
    </style:style>
    <style:style style:name="T15" style:parent-style-name="預設段落字型" style:family="text">
      <style:text-properties style:font-name-asian="標楷體" style:letter-kerning="false" fo:font-size="10pt" style:font-size-asian="10pt"/>
    </style:style>
    <style:style style:name="T16" style:parent-style-name="預設段落字型" style:family="text">
      <style:text-properties style:font-name-asian="標楷體" style:letter-kerning="false" fo:font-size="10pt" style:font-size-asian="10pt"/>
    </style:style>
    <style:style style:name="T17" style:parent-style-name="預設段落字型" style:family="text">
      <style:text-properties style:font-name-asian="標楷體" style:letter-kerning="false" fo:font-size="10pt" style:font-size-asian="10pt"/>
    </style:style>
    <style:style style:name="T18" style:parent-style-name="預設段落字型" style:family="text">
      <style:text-properties style:font-name-asian="標楷體" style:letter-kerning="false" fo:font-size="10pt" style:font-size-asian="10pt"/>
    </style:style>
    <style:style style:name="P19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/>
    </style:style>
    <style:style style:name="P20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/>
    </style:style>
    <style:style style:name="P21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/>
    </style:style>
    <style:style style:name="P22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font-size="12pt" style:font-size-asian="12pt" style:font-size-complex="12pt"/>
    </style:style>
    <style:style style:name="P23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font-size="12pt" style:font-size-asian="12pt" style:font-size-complex="12pt"/>
    </style:style>
    <style:style style:name="P24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/>
    </style:style>
    <style:style style:name="P25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font-size="12pt" style:font-size-asian="12pt" style:font-size-complex="12pt"/>
    </style:style>
    <style:style style:name="P26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font-size="12pt" style:font-size-asian="12pt" style:font-size-complex="12pt"/>
    </style:style>
    <style:style style:name="P27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/>
    </style:style>
    <style:style style:name="P28" style:parent-style-name="純文字" style:family="paragraph">
      <style:paragraph-properties fo:line-height="150%" fo:margin-left="0.8333in" fo:text-indent="-0.8333in">
        <style:tab-stops/>
      </style:paragraph-properties>
    </style:style>
    <style:style style:name="T29" style:parent-style-name="預設段落字型" style:family="text">
      <style:text-properties style:font-name="標楷體" style:font-name-asian="標楷體"/>
    </style:style>
    <style:style style:name="T30" style:parent-style-name="預設段落字型" style:family="text">
      <style:text-properties style:font-name="標楷體" style:font-name-asian="標楷體" fo:font-weight="bold" style:font-weight-asian="bold"/>
    </style:style>
    <style:style style:name="T31" style:parent-style-name="預設段落字型" style:family="text">
      <style:text-properties style:font-name="標楷體" style:font-name-asian="標楷體"/>
    </style:style>
    <style:style style:name="P32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/>
    </style:style>
    <style:style style:name="P33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/>
    </style:style>
    <style:style style:name="P34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/>
    </style:style>
    <style:style style:name="P35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/>
    </style:style>
    <style:style style:name="P36" style:parent-style-name="純文字" style:family="paragraph">
      <style:paragraph-properties fo:line-height="150%" fo:margin-left="0.8333in" fo:text-indent="-0.8333in">
        <style:tab-stops/>
      </style:paragraph-properties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<text:span text:style-name="T2">敏惠醫護管理專科學校校際選課實施辦法 <text:s text:c="27"/></text:span><text:span text:style-name="T3">課務組</text:span></text:p>
      <text:p text:style-name="P4"/>
      <text:p text:style-name="P5">93.11.29<text:s/><text:s/><text:s/>93學年度教務會議通過</text:p>
      <text:p text:style-name="P6">101.05.17 <text:s/>100學年度教務會議修訂通過</text:p>
      <text:p text:style-name="P7">105.08.30<text:s text:c="2"/>105學年度教務會議修訂通過</text:p>
      <text:p text:style-name="P8"><text:span text:style-name="T9">10</text:span><text:span text:style-name="T10">8</text:span><text:span text:style-name="T11">.</text:span><text:span text:style-name="T12">06</text:span><text:span text:style-name="T13">.</text:span><text:span text:style-name="T14">21</text:span><text:span text:style-name="T15"><text:s text:c="2"/>10</text:span><text:span text:style-name="T16">7</text:span><text:span text:style-name="T17">學年度教務會議修訂</text:span><text:span text:style-name="T18">通過</text:span></text:p>
      <text:p text:style-name="P19">第 一 條 <text:s/>本辦法係依據本校學則、選課辦法及實際狀況訂定。</text:p>
      <text:p text:style-name="P20">第 二 條 <text:s/>應屆畢業生或延修生如因因衝堂、或其他特殊原因無法跨部選讀該課程而影響畢業資格者，經審核可於加退選期間辦理跨校選課申請。</text:p>
      <text:p text:style-name="P21">第 三 條 <text:s/>本校學生選讀他校開設課程之限制：</text:p>
      <text:p text:style-name="P22">一、學期中：以本校該學年未開設之科目為限。</text:p>
      <text:p text:style-name="P23">二、暑期：以本校暑修課程未開設之科目為限。</text:p>
      <text:p text:style-name="P24">第 四 條 <text:s/>本校學生選修他校課程學分限制：</text:p>
      <text:p text:style-name="P25">一、學期中：以不超過該學期修習學分數之三分之一為原則（延修生不受此限），其學分應與本校該學期所修學分合併累計。在本校與他校修習學分總數仍應受每學期限修學分數之限制。</text:p>
      <text:p text:style-name="P26">二、暑期：校際選課學分應與本校暑修期間所修學分合併累計。在本校與他校修習學分總數仍應受暑修限修學分數之限制。</text:p>
      <text:p text:style-name="P27">第 五 條 <text:s/>本校學生申請選讀他校開設之課程，應先徵求外校同意，並於該校規定選課日期前，檢附對方學校之該科目教學大綱，送本校課務組及各科教學單位審核，審核通過者，學生填妥「校際選課申請單」，逕自外校辦理選課手續。</text:p>
      <text:p text:style-name="P28"><text:span text:style-name="T29">第 六 條 <text:s/>本校學生選讀他校課程時，繳費應依他校規定辦理，且其上課時間(含至上課地點往返時間 )</text:span><text:span text:style-name="T30">不得與本校所選修科目時間衝堂</text:span><text:span text:style-name="T31">。衝堂之科目，均以零分計。</text:span></text:p>
      <text:p text:style-name="P32">第 七 條 <text:s/>他校學生申請選讀本校開設之課程，其經由原就讀學校同意後，於選課時間至本校課務組辦理選課、繳費有關事項。</text:p>
      <text:p text:style-name="P33">第 八 條 <text:s/>他校學生選讀本校課程時，申請學生依選課程序表至總務處出納組繳交學分費，其繳費以本校規定為準；經依規定辦理選課後，除開課人數不足停開外，不得辦理退選、退費。</text:p>
      <text:p text:style-name="P34">第 九 條 <text:s/>跨校選讀時，教務處於學期結束後，應將該選讀學生之成績送達其原肄業學校，以辦理登記事宜。</text:p>
      <text:p text:style-name="P35">第 十 條 <text:s/>校際選課學生，必須遵照選課學校有關規定辦理。</text:p>
      <text:p text:style-name="P36"><text:span text:style-name="T37">第十一條 <text:s/>本辦法經教務會議</text:span><text:span text:style-name="T38">及行政會議</text:span><text:span text:style-name="T39">通過並經校長核准</text:span><text:span text:style-name="T40">公布</text:span><text:span text:style-name="T41">後施行，修正時亦同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純文字" style:display-name="純文字" style:family="paragraph" style:parent-style-name="內文">
      <style:text-properties style:font-name="細明體" style:font-name-asian="細明體" style:letter-kerning="false" style:font-size-complex="10pt" fo:hyphenate="false"/>
    </style:style>
    <style:style style:name="純文字字元" style:display-name="純文字 字元" style:family="text">
      <style:text-properties style:font-name="細明體" style:font-name-asian="細明體" style:font-name-complex="Times New Roman" style:letter-kerning="false" style:font-size-complex="10pt"/>
    </style:style>
    <style:style style:name="區塊文字" style:display-name="區塊文字" style:family="paragraph" style:parent-style-name="內文">
      <style:paragraph-properties style:snap-to-layout-grid="false" fo:margin-top="0.0833in" fo:margin-bottom="0.0833in" style:line-height-at-least="0.1666in" fo:margin-left="0.8055in" fo:margin-right="-0.0791in" fo:text-indent="-0.4027in">
        <style:tab-stops>
          <style:tab-stop style:type="left" style:position="-0.1111in"/>
        </style:tab-stops>
      </style:paragraph-properties>
      <style:text-properties style:font-name="標楷體" style:font-name-asian="標楷體" fo:font-size="14pt" style:font-size-asian="14pt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7875in" fo:margin-bottom="0.7875in" fo:margin-right="0.7875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user</meta:initial-creator>
    <dc:creator>Admin</dc:creator>
    <meta:creation-date>2020-10-21T07:54:00Z</meta:creation-date>
    <dc:date>2020-10-21T07:54:00Z</dc:date>
    <meta:print-date>2019-05-13T04:54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38" meta:character-count="927" meta:row-count="6" meta:non-whitespace-character-count="790"/>
  </office:meta>
</office:document-meta>
</file>