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58in"/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第" style:num-suffix="條" style:num-format="一, 十, 一百(繁), ..." text:start-value="10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style:font-weight-complex="bold" fo:font-size="10pt" style:font-size-asian="10pt"/>
    </style:style>
    <style:style style:name="P5" style:parent-style-name="內文" style:family="paragraph">
      <style:paragraph-properties style:snap-to-layout-grid="false" fo:text-align="start" fo:margin-left="1.1333in" fo:margin-right="-0.0048in" fo:text-indent="2.4916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olumn7" style:family="table-column">
      <style:table-column-properties style:column-width="0.775in"/>
    </style:style>
    <style:style style:name="TableColumn8" style:family="table-column">
      <style:table-column-properties style:column-width="2.1041in"/>
    </style:style>
    <style:style style:name="Table6" style:family="table">
      <style:table-properties style:width="2.8791in" fo:margin-left="3.9638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non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/>
    </style:style>
    <style:style style:name="T12" style:parent-style-name="預設段落字型" style:family="text">
      <style:text-properties style:font-name-asian="標楷體" style:letter-kerning="false" fo:font-size="10pt" style:font-size-asian="10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/>
    </style:style>
    <style:style style:name="T15" style:parent-style-name="預設段落字型" style:family="text">
      <style:text-properties style:font-name-asian="標楷體" style:letter-kerning="false" fo:font-size="10pt" style:font-size-asian="10pt"/>
    </style:style>
    <style:style style:name="T16" style:parent-style-name="預設段落字型" style:family="text">
      <style:text-properties style:font-name-asian="標楷體" style:letter-kerning="false" fo:font-size="10pt" style:font-size-asian="10pt"/>
    </style:style>
    <style:style style:name="TableRow17" style:family="table-row">
      <style:table-row-properties/>
    </style:style>
    <style:style style:name="TableCell18" style:family="table-cell">
      <style:table-cell-properties fo:border="non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/>
    </style:style>
    <style:style style:name="T20" style:parent-style-name="預設段落字型" style:family="text">
      <style:text-properties style:font-name-asian="標楷體" style:letter-kerning="false" fo:font-size="10pt" style:font-size-asian="10pt"/>
    </style:style>
    <style:style style:name="TableCell21" style:family="table-cell">
      <style:table-cell-properties fo:border="non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/>
    </style:style>
    <style:style style:name="T23" style:parent-style-name="預設段落字型" style:family="text">
      <style:text-properties style:font-name-asian="標楷體" style:letter-kerning="false" fo:font-size="10pt" style:font-size-asian="10pt"/>
    </style:style>
    <style:style style:name="T24" style:parent-style-name="預設段落字型" style:family="text">
      <style:text-properties style:font-name-asian="標楷體" style:letter-kerning="false" fo:font-size="10pt" style:font-size-asian="10pt"/>
    </style:style>
    <style:style style:name="TableRow25" style:family="table-row">
      <style:table-row-properties/>
    </style:style>
    <style:style style:name="TableCell26" style:family="table-cell">
      <style:table-cell-properties fo:border="non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/>
    </style:style>
    <style:style style:name="T28" style:parent-style-name="預設段落字型" style:family="text">
      <style:text-properties style:font-name-asian="標楷體" style:letter-kerning="false" fo:font-size="10pt" style:font-size-asian="10pt"/>
    </style:style>
    <style:style style:name="TableCell29" style:family="table-cell">
      <style:table-cell-properties fo:border="non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-asian="標楷體" style:letter-kerning="false" fo:font-size="10pt" style:font-size-asian="10pt"/>
    </style:style>
    <style:style style:name="T32" style:parent-style-name="預設段落字型" style:family="text">
      <style:text-properties style:font-name-asian="標楷體" style:letter-kerning="false" fo:font-size="10pt" style:font-size-asian="10pt"/>
    </style:style>
    <style:style style:name="TableRow33" style:family="table-row">
      <style:table-row-properties/>
    </style:style>
    <style:style style:name="TableCell34" style:family="table-cell">
      <style:table-cell-properties fo:border="non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TableCell36" style:family="table-cell">
      <style:table-cell-properties fo:border="non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TableRow38" style:family="table-row">
      <style:table-row-properties/>
    </style:style>
    <style:style style:name="TableCell39" style:family="table-cell">
      <style:table-cell-properties fo:border="non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TableCell41" style:family="table-cell">
      <style:table-cell-properties fo:border="non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43" style:parent-style-name="內文" style:family="paragraph">
      <style:paragraph-properties fo:margin-left="3.5833in">
        <style:tab-stops/>
      </style:paragraph-properties>
      <style:text-properties style:font-name="標楷體" style:font-name-asian="標楷體" fo:font-size="10pt" style:font-size-asian="10pt"/>
    </style:style>
    <style:style style:name="P44" style:parent-style-name="純文字" style:family="paragraph">
      <style:paragraph-properties fo:line-height="150%" fo:margin-left="0.375in" fo:text-indent="-0.375in">
        <style:tab-stops/>
      </style:paragraph-properties>
      <style:text-properties style:font-name="標楷體" style:font-name-asian="標楷體" style:font-size-complex="12pt"/>
    </style:style>
    <style:style style:name="P4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4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47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4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49" style:parent-style-name="本文縮排" style:family="paragraph">
      <style:paragraph-properties fo:line-height="150%" fo:margin-left="0.375in" fo:text-indent="0in">
        <style:tab-stops/>
      </style:paragraph-properties>
    </style:style>
    <style:style style:name="P50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51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52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53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5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5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56" style:parent-style-name="本文縮排" style:family="paragraph">
      <style:paragraph-properties fo:line-height="150%" fo:margin-left="0.75in" fo:text-indent="-0.375in">
        <style:tab-stops/>
      </style:paragraph-properties>
    </style:style>
    <style:style style:name="P57" style:parent-style-name="本文縮排" style:family="paragraph">
      <style:paragraph-properties fo:line-height="150%" fo:margin-left="0.75in" fo:text-indent="-0.375in">
        <style:tab-stops/>
      </style:paragraph-properties>
    </style:style>
    <style:style style:name="P58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59" style:parent-style-name="本文縮排" style:family="paragraph">
      <style:paragraph-properties fo:line-height="150%" fo:margin-left="1.3333in" fo:text-indent="-0.9583in">
        <style:tab-stops/>
      </style:paragraph-properties>
    </style:style>
    <style:style style:name="P60" style:parent-style-name="本文縮排" style:family="paragraph">
      <style:paragraph-properties fo:line-height="150%" fo:margin-left="0.75in" fo:text-indent="-0.375in">
        <style:tab-stops/>
      </style:paragraph-properties>
    </style:style>
    <style:style style:name="T61" style:parent-style-name="預設段落字型" style:family="text">
      <style:text-properties fo:color="#FF0000"/>
    </style:style>
    <style:style style:name="P62" style:parent-style-name="本文縮排" style:family="paragraph">
      <style:paragraph-properties fo:line-height="150%" fo:margin-left="0.75in" fo:text-indent="-0.375in">
        <style:tab-stops/>
      </style:paragraph-properties>
    </style:style>
    <style:style style:name="P63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64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65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66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67" style:parent-style-name="內文" style:family="paragraph">
      <style:paragraph-properties style:snap-to-layout-grid="false" fo:line-height="150%" fo:margin-left="1.6513in" fo:text-indent="-0.9013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style:snap-to-layout-grid="false" fo:line-height="150%" fo:margin-left="1.6513in" fo:text-indent="-0.9013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style:snap-to-layout-grid="false" fo:line-height="150%" fo:margin-left="1.6513in" fo:text-indent="-0.901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style:snap-to-layout-grid="false" fo:line-height="150%" fo:margin-left="1.6798in" fo:text-indent="-0.9284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style:snap-to-layout-grid="false" fo:line-height="150%" fo:margin-left="1.6513in" fo:text-indent="-0.9013in">
        <style:tab-stops/>
      </style:paragraph-properties>
      <style:text-properties style:font-name="標楷體" style:font-name-asian="標楷體"/>
    </style:style>
    <style:style style:name="P72" style:parent-style-name="內文" style:family="paragraph">
      <style:paragraph-properties style:snap-to-layout-grid="false" fo:line-height="150%" fo:margin-left="1.6513in" fo:text-indent="-0.9013in">
        <style:tab-stops/>
      </style:paragraph-properties>
      <style:text-properties style:font-name="標楷體" style:font-name-asian="標楷體"/>
    </style:style>
    <style:style style:name="P73" style:parent-style-name="本文縮排" style:family="paragraph">
      <style:paragraph-properties fo:line-height="150%" fo:margin-left="1.1666in" fo:text-indent="-0.7916in">
        <style:tab-stops/>
      </style:paragraph-properties>
    </style:style>
    <style:style style:name="P74" style:parent-style-name="內文" style:family="paragraph">
      <style:paragraph-properties style:snap-to-layout-grid="false" fo:line-height="150%" fo:text-indent="0.75in"/>
      <style:text-properties style:font-name="標楷體" style:font-name-asian="標楷體"/>
    </style:style>
    <style:style style:name="P75" style:parent-style-name="內文" style:family="paragraph">
      <style:paragraph-properties style:snap-to-layout-grid="false" fo:line-height="150%" fo:text-indent="0.75in"/>
      <style:text-properties style:font-name="標楷體" style:font-name-asian="標楷體"/>
    </style:style>
    <style:style style:name="P76" style:parent-style-name="內文" style:family="paragraph">
      <style:paragraph-properties style:snap-to-layout-grid="false" fo:line-height="150%" fo:text-indent="0.75in"/>
      <style:text-properties style:font-name="標楷體" style:font-name-asian="標楷體"/>
    </style:style>
    <style:style style:name="P77" style:parent-style-name="本文縮排" style:family="paragraph">
      <style:paragraph-properties fo:line-height="150%" fo:margin-left="0.75in" fo:text-indent="-0.375in">
        <style:tab-stops/>
      </style:paragraph-properties>
    </style:style>
    <style:style style:name="P7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7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3">敏惠醫護管理專科學校配課實施要點 <text:s text:c="31"/></text:span><text:span text:style-name="T4">課務組</text:span></text:p>
      <text:p text:style-name="P5"/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92.08.20</text:span></text:p>
          </table:table-cell>
          <table:table-cell table:style-name="TableCell13">
            <text:p text:style-name="P14"><text:span text:style-name="T15">92</text:span><text:span text:style-name="T16">學年度第教務會議通過</text:span></text:p>
          </table:table-cell>
        </table:table-row>
        <table:table-row table:style-name="TableRow17">
          <table:table-cell table:style-name="TableCell18">
            <text:p text:style-name="P19"><text:span text:style-name="T20">92.09.03</text:span></text:p>
          </table:table-cell>
          <table:table-cell table:style-name="TableCell21">
            <text:p text:style-name="P22"><text:span text:style-name="T23">92</text:span><text:span text:style-name="T24">學年度行政會議修訂通過</text:span></text:p>
          </table:table-cell>
        </table:table-row>
        <table:table-row table:style-name="TableRow25">
          <table:table-cell table:style-name="TableCell26">
            <text:p text:style-name="P27"><text:span text:style-name="T28">94.09.08</text:span></text:p>
          </table:table-cell>
          <table:table-cell table:style-name="TableCell29">
            <text:p text:style-name="P30"><text:span text:style-name="T31">94</text:span><text:span text:style-name="T32">學年度行政會議修訂通過</text:span></text:p>
          </table:table-cell>
        </table:table-row>
        <table:table-row table:style-name="TableRow33">
          <table:table-cell table:style-name="TableCell34">
            <text:p text:style-name="P35">101.03.08</text:p>
          </table:table-cell>
          <table:table-cell table:style-name="TableCell36">
            <text:p text:style-name="P37">100學年度行政會議修訂通過</text:p>
          </table:table-cell>
        </table:table-row>
        <table:table-row table:style-name="TableRow38">
          <table:table-cell table:style-name="TableCell39">
            <text:p text:style-name="P40">106.11.02</text:p>
          </table:table-cell>
          <table:table-cell table:style-name="TableCell41">
            <text:p text:style-name="P42">106學年度行政會議修訂通過</text:p>
          </table:table-cell>
        </table:table-row>
      </table:table>
      <text:p text:style-name="P43"/>
      <text:p text:style-name="P44">一、為使本校配課業務順當，以利教師之學術研究，並依有關教育法令及本校實際狀況，特訂定本要點。</text:p>
      <text:p text:style-name="P45">二、本校配課以專長排課，專才專用，專精教學為原則。</text:p>
      <text:p text:style-name="P46">三、現有核心課程時數以安排專任教師任教為原則。</text:p>
      <text:p text:style-name="P47">四、專任教師依專長排滿授課時數後，若尚有多餘時數，方可考慮聘請兼任教師任教。</text:p>
      <text:p text:style-name="P48">五、本校教師超支鐘點應依其專長及下列優先順序予以安排：</text:p>
      <text:p text:style-name="P49">(一)兼行政職務者。</text:p>
      <text:p text:style-name="P50">(二)兼任導師者。</text:p>
      <text:p text:style-name="P51">(三)初卸行政職務者。</text:p>
      <text:p text:style-name="P52">(四)資深且負責盡職者。</text:p>
      <text:p text:style-name="P53">(五)進修人員。</text:p>
      <text:p text:style-name="P54">六、配課前，召開教學研究會，以酌商配課有關事宜。</text:p>
      <text:p text:style-name="P55">七、排課時，應依實際需要，每週按下列原則排定：</text:p>
      <text:p text:style-name="P56">(一)專任教師以至少排滿四日為原則，而兼行政職務之專任教師則可排課三天。因情況特殊者得簽請校長核定之。</text:p>
      <text:p text:style-name="P57">(二)專任教師經核准國內部份時間進修者，排課三天且得於排課前檢具相關證明文件，提出特定時間簽請校長核示。</text:p>
      <text:p text:style-name="P58">(三)兼任教師以實際授課時數斟酌排課。</text:p>
      <text:p text:style-name="P59">(四)實習(驗)課程應視專用教室之場地與設備數量，依實際教學進度需要分別排定。</text:p>
      <text:p text:style-name="P60">(五)<text:s/>安排<text:span text:style-name="T61">全民國防教育與國防通識</text:span>課程時，「專業研討」活動時間不予排課。</text:p>
      <text:p text:style-name="P62">(六)兼職行政人員召開會議時段不排課，俾便參加校務有關重要會議。</text:p>
      <text:soft-page-break/>
      <text:p text:style-name="P63">八、教師因教學需要或因排課作業問題而未能依前述原則排課時，需經教務會議通過。</text:p>
      <text:p text:style-name="P64">九、教師配課時數表宜於每學期結束前儘速提出下學期教師配課時數表，以作為排課之參考。</text:p>
      <text:p text:style-name="P65">十、教師配課時數表一經決定，即由課務組會同各科、各教學研究會排課老師共同排定。</text:p>
      <text:p text:style-name="P66">(一)排課優先順序為：<text:s/></text:p>
      <text:p text:style-name="P67">1.兼任教師。</text:p>
      <text:p text:style-name="P68">2.兼任行政工作之教師。</text:p>
      <text:p text:style-name="P69">3.多班同時上課之課程。</text:p>
      <text:p text:style-name="P70">4.申請進修核可在案且於每學期排課前，提出特定時間排課，簽請校長核可者。</text:p>
      <text:p text:style-name="P71">5.實習、實驗課。</text:p>
      <text:p text:style-name="P72">6.其餘課程。</text:p>
      <text:p text:style-name="P73">(二)配課原則為：配課時先參考每位教師的學經歷，及教學意願。配課原則為：</text:p>
      <text:p text:style-name="P74">1.參閱教師的學經歷資料及專才專用。</text:p>
      <text:p text:style-name="P75">2.與教師協商可任教的科目。</text:p>
      <text:p text:style-name="P76">3.若基本時數不足，經校長核准者得與下學期授課時數合併計算基本時數。</text:p>
      <text:p text:style-name="P77">(三)為因應排課需要，先行排妥之科目，可視實際情況酌予調整，但以不妨礙第七條原則為宜。</text:p>
      <text:p text:style-name="P78">十一、本要點經行政會議通過後，陳請　校長核定實施，修正時亦同。</text:p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style:letter-kerning="false"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snap-to-layout-grid="false" fo:margin-top="0.0833in" fo:margin-bottom="0.0833in" style:line-height-at-least="0.1666in" fo:margin-left="0.75in" fo:text-indent="-0.3472in">
        <style:tab-stops/>
      </style:paragraph-properties>
      <style:text-properties style:font-name="標楷體" style:font-name-asian="標楷體" fo:hyphenate="false"/>
    </style:style>
    <style:style style:name="字元1" style:display-name=" 字元1" style:family="paragraph" style:parent-style-name="內文" style:auto-update="true">
      <style:paragraph-properties fo:widows="2" fo:orphans="2" fo:margin-bottom="0.1111in" fo:line-height="0.1666in"/>
      <style:text-properties style:font-name="Verdana" fo:color="#222288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58in"/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第" style:num-suffix="條" style:num-format="一, 十, 一百(繁), ..." text:start-value="10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排課施行要點</dc:title>
    <meta:initial-creator>余招治</meta:initial-creator>
    <dc:creator>Admin</dc:creator>
    <meta:creation-date>2020-10-21T07:54:00Z</meta:creation-date>
    <dc:date>2020-10-21T07:54:00Z</dc:date>
    <meta:print-date>2003-11-05T01:0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2" meta:character-count="1084" meta:row-count="7" meta:non-whitespace-character-count="924"/>
  </office:meta>
</office:document-meta>
</file>