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1.5in" text:min-label-width="0.3958in" text:list-level-position-and-space-mode="label-alignment">
          <style:list-level-label-alignment text:label-followed-by="listtab" fo:margin-left="1.8958in" fo:text-indent="-0.3958in"/>
        </style:list-level-properties>
      </text:list-level-style-number>
      <text:list-level-style-number text:level="2" style:num-suffix="、" style:num-format="１, ２, ３, ...">
        <style:list-level-properties text:space-before="1.5in" text:min-label-width="0.3958in" text:list-level-position-and-space-mode="label-alignment">
          <style:list-level-label-alignment text:label-followed-by="listtab" fo:margin-left="1.8958in" fo:text-indent="-0.3958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format="一, 十, 一百(繁), ..." text:start-value="2">
        <style:list-level-properties text:space-before="1.1666in" text:min-label-width="0.5in" text:list-level-position-and-space-mode="label-alignment">
          <style:list-level-label-alignment text:label-followed-by="listtab" fo:margin-left="1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5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4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7" style:num-suffix="." style:num-format="1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style:page-number="1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7" style:parent-style-name="內文" style:family="paragraph">
      <style:paragraph-properties style:snap-to-layout-grid="false" fo:text-align="start" fo:margin-left="1.1333in" fo:margin-right="-0.0048in" fo:text-indent="2.4916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P8" style:parent-style-name="內文" style:family="paragraph">
      <style:paragraph-properties style:snap-to-layout-grid="false" fo:line-height="0.1666in" fo:margin-left="1.134in" fo:margin-right="-0.0041in" fo:text-indent="3.3652in">
        <style:tab-stops/>
      </style:paragraph-properties>
      <style:text-properties style:font-name-asian="標楷體" style:letter-kerning="false" fo:font-size="10pt" style:font-size-asian="10pt"/>
    </style:style>
    <style:style style:name="P9" style:parent-style-name="內文" style:family="paragraph">
      <style:paragraph-properties style:snap-to-layout-grid="false" fo:line-height="0.1666in" fo:margin-left="1.134in" fo:margin-right="-0.0041in" fo:text-indent="3.3652in">
        <style:tab-stops/>
      </style:paragraph-properties>
      <style:text-properties style:font-name-asian="標楷體" style:letter-kerning="false" fo:font-size="10pt" style:font-size-asian="10pt"/>
    </style:style>
    <style:style style:name="P10" style:parent-style-name="內文" style:family="paragraph">
      <style:paragraph-properties style:snap-to-layout-grid="false" fo:line-height="0.1666in" fo:margin-left="1.134in" fo:margin-right="-0.0041in" fo:text-indent="3.3652in">
        <style:tab-stops/>
      </style:paragraph-properties>
      <style:text-properties style:font-name-asian="標楷體" style:letter-kerning="false" fo:font-size="10pt" style:font-size-asian="10pt"/>
    </style:style>
    <style:style style:name="P11" style:parent-style-name="內文" style:family="paragraph">
      <style:paragraph-properties style:snap-to-layout-grid="false" fo:line-height="0.1666in" fo:margin-left="1.134in" fo:margin-right="-0.0041in" fo:text-indent="3.3652in">
        <style:tab-stops/>
      </style:paragraph-properties>
      <style:text-properties style:font-name-asian="標楷體" style:letter-kerning="false" fo:font-size="10pt" style:font-size-asian="10pt"/>
    </style:style>
    <style:style style:name="P12" style:parent-style-name="內文" style:family="paragraph">
      <style:paragraph-properties style:snap-to-layout-grid="false" fo:line-height="0.1666in" fo:margin-left="1.134in" fo:margin-right="-0.0041in" fo:text-indent="3.3652in">
        <style:tab-stops/>
      </style:paragraph-properties>
      <style:text-properties style:font-name-asian="標楷體" style:letter-kerning="false" fo:font-size="10pt" style:font-size-asian="10pt"/>
    </style:style>
    <style:style style:name="P13" style:parent-style-name="內文" style:family="paragraph">
      <style:paragraph-properties style:snap-to-layout-grid="false" fo:line-height="0.1666in" fo:margin-left="1.134in" fo:margin-right="-0.0041in" fo:text-indent="3.3652in">
        <style:tab-stops/>
      </style:paragraph-properties>
      <style:text-properties style:font-name-asian="標楷體" style:letter-kerning="false" fo:font-size="10pt" style:font-size-asian="10pt"/>
    </style:style>
    <style:style style:name="P14" style:parent-style-name="內文" style:family="paragraph">
      <style:paragraph-properties style:snap-to-layout-grid="false" fo:line-height="0.1666in" fo:margin-left="1.134in" fo:margin-right="-0.0041in" fo:text-indent="3.2958in">
        <style:tab-stops/>
      </style:paragraph-properties>
      <style:text-properties style:font-name-asian="標楷體" style:letter-kerning="false" fo:font-size="10pt" style:font-size-asian="10pt"/>
    </style:style>
    <style:style style:name="P15" style:parent-style-name="內文" style:family="paragraph">
      <style:paragraph-properties style:snap-to-layout-grid="false" fo:line-height="0.1666in" fo:margin-left="1.134in" fo:margin-right="-0.0041in" fo:text-indent="3.2958in">
        <style:tab-stops/>
      </style:paragraph-properties>
      <style:text-properties style:font-name-asian="標楷體" style:letter-kerning="false" fo:font-size="10pt" style:font-size-asian="10pt"/>
    </style:style>
    <style:style style:name="P16" style:parent-style-name="內文" style:family="paragraph">
      <style:paragraph-properties style:snap-to-layout-grid="false" fo:line-height="0.1666in" fo:margin-left="1.134in" fo:margin-right="-0.0041in" fo:text-indent="3.2958in">
        <style:tab-stops/>
      </style:paragraph-properties>
      <style:text-properties style:font-name-asian="標楷體" style:letter-kerning="false" fo:font-size="10pt" style:font-size-asian="10pt"/>
    </style:style>
    <style:style style:name="P17" style:parent-style-name="內文" style:family="paragraph">
      <style:paragraph-properties style:snap-to-layout-grid="false" fo:line-height="0.1666in" fo:margin-left="1.134in" fo:margin-right="-0.0041in" fo:text-indent="3.2958in">
        <style:tab-stops/>
      </style:paragraph-properties>
      <style:text-properties style:font-name-asian="標楷體" fo:color="#FF0000" style:letter-kerning="false" fo:font-size="10pt" style:font-size-asian="10pt"/>
    </style:style>
    <style:style style:name="P18" style:parent-style-name="內文" style:family="paragraph">
      <style:paragraph-properties style:snap-to-layout-grid="false" fo:line-height="0.1666in" fo:margin-left="1.134in" fo:margin-right="-0.0041in" fo:text-indent="3.2958in">
        <style:tab-stops/>
      </style:paragraph-properties>
    </style:style>
    <style:style style:name="T19" style:parent-style-name="預設段落字型" style:family="text">
      <style:text-properties style:font-name-asian="標楷體" fo:color="#FF0000" style:letter-kerning="false" fo:font-size="10pt" style:font-size-asian="10pt"/>
    </style:style>
    <style:style style:name="T20" style:parent-style-name="預設段落字型" style:family="text">
      <style:text-properties style:font-name-asian="標楷體" fo:color="#FF0000" style:letter-kerning="false" fo:font-size="10pt" style:font-size-asian="10pt"/>
    </style:style>
    <style:style style:name="T21" style:parent-style-name="預設段落字型" style:family="text">
      <style:text-properties style:font-name-asian="標楷體" fo:color="#FF0000" style:letter-kerning="false" fo:font-size="10pt" style:font-size-asian="10pt"/>
    </style:style>
    <style:style style:name="T22" style:parent-style-name="預設段落字型" style:family="text">
      <style:text-properties style:font-name-asian="標楷體" fo:color="#FF0000" style:letter-kerning="false" fo:font-size="10pt" style:font-size-asian="10pt"/>
    </style:style>
    <style:style style:name="T23" style:parent-style-name="預設段落字型" style:family="text">
      <style:text-properties style:font-name-asian="標楷體" fo:color="#FF0000" style:letter-kerning="false" fo:font-size="10pt" style:font-size-asian="10pt"/>
    </style:style>
    <style:style style:name="P24" style:parent-style-name="內文" style:family="paragraph">
      <style:paragraph-properties style:snap-to-layout-grid="false" fo:text-align="start" fo:margin-left="1.1333in" fo:margin-right="-0.0048in" fo:text-indent="2.4916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P25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26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27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29" style:parent-style-name="預設段落字型" style:family="text">
      <style:text-properties style:font-name="標楷體" style:font-name-asian="標楷體" style:use-window-font-color="true"/>
    </style:style>
    <style:style style:name="P30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1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2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3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4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5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6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7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38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40" style:parent-style-name="預設段落字型" style:family="text">
      <style:text-properties style:font-name="標楷體" style:font-name-asian="標楷體" style:use-window-font-color="true"/>
    </style:style>
    <style:style style:name="T41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P42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43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44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45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46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47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48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49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50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color="#FF0000" fo:font-size="12pt" style:font-size-asian="12pt" style:font-size-complex="12pt"/>
    </style:style>
    <style:style style:name="P51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52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53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54" style:parent-style-name="區塊文字" style:family="paragraph">
      <style:paragraph-properties fo:margin-top="0in" fo:margin-bottom="0in" fo:line-height="150%" fo:margin-left="1.5736in" fo:margin-right="-0.0784in" fo:text-indent="-0.45in">
        <style:tab-stops>
          <style:tab-stop style:type="left" style:position="-0.8791in"/>
        </style:tab-stops>
      </style:paragraph-properties>
    </style:style>
    <style:style style:name="T55" style:parent-style-name="預設段落字型" style:family="text">
      <style:text-properties fo:font-size="12pt" style:font-size-asian="12pt" style:font-size-complex="12pt"/>
    </style:style>
    <style:style style:name="T56" style:parent-style-name="預設段落字型" style:family="text">
      <style:text-properties fo:font-size="12pt" style:font-size-asian="12pt" style:font-size-complex="12pt"/>
    </style:style>
    <style:style style:name="T5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58" style:parent-style-name="預設段落字型" style:family="text">
      <style:text-properties fo:font-size="12pt" style:font-size-asian="12pt" style:font-size-complex="12pt"/>
    </style:style>
    <style:style style:name="P59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60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61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62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63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64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65" style:parent-style-name="區塊文字" style:family="paragraph">
      <style:paragraph-properties fo:margin-top="0in" fo:margin-bottom="0in" fo:line-height="150%" fo:margin-left="1.6013in" fo:margin-right="-0.0784in" fo:text-indent="-0.4798in">
        <style:tab-stops>
          <style:tab-stop style:type="left" style:position="-0.9069in"/>
        </style:tab-stops>
      </style:paragraph-properties>
      <style:text-properties fo:font-size="12pt" style:font-size-asian="12pt" style:font-size-complex="12pt"/>
    </style:style>
    <style:style style:name="P66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68" style:parent-style-name="預設段落字型" style:family="text">
      <style:text-properties style:font-name="標楷體" style:font-name-asian="標楷體" style:use-window-font-color="true"/>
    </style:style>
    <style:style style:name="T69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P70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71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72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73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color="#FF0000" fo:font-size="12pt" style:font-size-asian="12pt" style:font-size-complex="12pt"/>
    </style:style>
    <style:style style:name="P74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76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77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78" style:parent-style-name="預設段落字型" style:family="text">
      <style:text-properties style:font-name="標楷體" style:font-name-asian="標楷體" style:use-window-font-color="true"/>
    </style:style>
    <style:style style:name="T79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P80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81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82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83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84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86" style:parent-style-name="預設段落字型" style:family="text">
      <style:text-properties style:font-name="標楷體" style:font-name-asian="標楷體" style:use-window-font-color="true"/>
    </style:style>
    <style:style style:name="T87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P88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89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90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91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92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93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94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95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96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97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98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99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100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101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102" style:parent-style-name="區塊文字" style:family="paragraph">
      <style:paragraph-properties fo:margin-top="0in" fo:margin-bottom="0in" fo:line-height="150%" fo:margin-left="1.5451in" fo:margin-right="-0.0784in" fo:text-indent="-0.4215in">
        <style:tab-stops>
          <style:tab-stop style:type="left" style:position="-0.8506in"/>
        </style:tab-stops>
      </style:paragraph-properties>
      <style:text-properties fo:font-size="12pt" style:font-size-asian="12pt" style:font-size-complex="12pt"/>
    </style:style>
    <style:style style:name="P103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104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105" style:parent-style-name="區塊文字" style:family="paragraph">
      <style:paragraph-properties fo:margin-top="0in" fo:margin-bottom="0in" fo:line-height="150%" fo:margin-left="1.1354in" fo:margin-right="-0.0784in" fo:text-indent="-0.0118in">
        <style:tab-stops>
          <style:tab-stop style:type="left" style:position="-0.4409in"/>
        </style:tab-stops>
      </style:paragraph-properties>
      <style:text-properties fo:font-size="12pt" style:font-size-asian="12pt" style:font-size-complex="12pt"/>
    </style:style>
    <style:style style:name="P106" style:parent-style-name="區塊文字" style:family="paragraph">
      <style:paragraph-properties fo:margin-top="0in" fo:margin-bottom="0in" fo:line-height="150%" fo:margin-left="1.1368in" fo:margin-right="-0.0784in" fo:text-indent="-0.3333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107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name-complex="Times New Roman" style:use-window-font-color="true"/>
    </style:style>
    <style:style style:name="P108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110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111" style:parent-style-name="預設段落字型" style:family="text">
      <style:text-properties style:font-name="標楷體" style:font-name-asian="標楷體" style:use-window-font-color="true"/>
    </style:style>
    <style:style style:name="T112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P113" style:parent-style-name="純文字" style:family="paragraph">
      <style:paragraph-properties fo:line-height="150%" fo:margin-left="1in" fo:text-indent="-1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115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116" style:parent-style-name="預設段落字型" style:family="text">
      <style:text-properties style:font-name="標楷體" style:font-name-asian="標楷體" style:use-window-font-color="true"/>
    </style:style>
    <style:style style:name="T117" style:parent-style-name="預設段落字型" style:family="text">
      <style:text-properties style:font-name="標楷體" style:font-name-asian="標楷體" style:use-window-font-color="true"/>
    </style:style>
    <style:style style:name="T118" style:parent-style-name="預設段落字型" style:family="text">
      <style:text-properties style:font-name="標楷體" style:font-name-asian="標楷體" style:use-window-font-color="true"/>
    </style:style>
    <style:style style:name="P119" style:parent-style-name="純文字" style:family="paragraph">
      <style:paragraph-properties fo:line-height="150%" fo:margin-left="0.8333in" fo:text-indent="0.15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use-window-font-color="true"/>
    </style:style>
    <style:style style:name="P121" style:parent-style-name="純文字" style:family="paragraph">
      <style:paragraph-properties fo:line-height="150%" fo:margin-left="0.8333in" fo:text-indent="-0.8333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123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124" style:parent-style-name="預設段落字型" style:family="text">
      <style:text-properties style:font-name="標楷體" style:font-name-asian="標楷體" style:font-name-complex="Times New Roman" style:use-window-font-color="true"/>
    </style:style>
  </office:automatic-styles>
  <office:body>
    <office:text text:use-soft-page-breaks="true">
      <text:p text:style-name="P1"><text:span text:style-name="T3">敏惠醫護管理專科學校</text:span><text:bookmark-start text:name="OLE_LINK101"/><text:bookmark-start text:name="OLE_LINK102"/><text:bookmark-start text:name="OLE_LINK103"/><text:span text:style-name="T4">考試辦法</text:span><text:bookmark-end text:name="OLE_LINK101"/><text:bookmark-end text:name="OLE_LINK102"/><text:bookmark-end text:name="OLE_LINK103"/><text:span text:style-name="T5"><text:s text:c="36"/></text:span><text:span text:style-name="T6">課務組</text:span></text:p>
      <text:p text:style-name="P7"/>
      <text:p text:style-name="P8">93.11.29<text:s/><text:s/><text:s/>93學年度教務會議通過</text:p>
      <text:p text:style-name="P9">95.08.09<text:s/><text:s/><text:s/>95學年度教務會議通過</text:p>
      <text:p text:style-name="P10">96.03.19<text:s/><text:s/><text:s/>95學年度教務會議修訂</text:p>
      <text:p text:style-name="P11">97.01.18<text:s/><text:s/><text:s/>96學年度教務會議修訂</text:p>
      <text:p text:style-name="P12">97.08.20<text:s/><text:s/><text:s/>97學年度教務會議修訂</text:p>
      <text:p text:style-name="P13">98.07.14<text:s/><text:s/><text:s/>97學年度教務會議修訂</text:p>
      <text:p text:style-name="P14"><text:bookmark-start text:name="OLE_LINK104"/><text:bookmark-start text:name="OLE_LINK105"/><text:bookmark-start text:name="OLE_LINK106"/>100.08.24<text:s text:c="3"/>100學年度教務會議修訂<text:bookmark-end text:name="OLE_LINK104"/><text:bookmark-end text:name="OLE_LINK105"/><text:bookmark-end text:name="OLE_LINK106"/></text:p>
      <text:p text:style-name="P15">104.01.16<text:s text:c="3"/>103學年度教務會議修訂</text:p>
      <text:p text:style-name="P16">107.11.12<text:s text:c="3"/>107學年度教務會議修訂</text:p>
      <text:p text:style-name="P17">108.06.21 <text:s text:c="2"/>107學年度教務會議修訂</text:p>
      <text:p text:style-name="P18"><text:span text:style-name="T19">113.</text:span><text:span text:style-name="T20">06.20 <text:s text:c="2"/></text:span><text:span text:style-name="T21">1</text:span><text:span text:style-name="T22">12</text:span><text:span text:style-name="T23">學年度教務會議修訂</text:span></text:p>
      <text:p text:style-name="P24"/>
      <text:p text:style-name="P25">第 一 條 <text:s/>本校學生各學科之集中考試，概以本辦法之規定辦理。</text:p>
      <text:p text:style-name="P26">第 二 條 <text:s/>考試科目、時間及試場，均以本校教務處排定公佈之日程、科目、試場表為準。</text:p>
      <text:p text:style-name="P27"><text:span text:style-name="T28">第 三 條 <text:s/></text:span><text:span text:style-name="T29">考試起始時間依鈴聲為準，鈴聲響後應立即進入試場，遲到逾十五分者，不得進入參加考試，惟因特殊事故，經教務處認可者不在此限。逾考試時間三十分鐘始可繳卷。無故缺考者不准補考。</text:span></text:p>
      <text:p text:style-name="P30">第 四 條 <text:s/>考試時須遵守規則，注意秩序保持肅靜，服從監考人員之督導，否則予以停考。</text:p>
      <text:p text:style-name="P31">第 五 條 <text:s/>考試時不得窺視、交談、調卷、逾時繳卷，否則依本辦法之規定議處。</text:p>
      <text:p text:style-name="P32">第 六 條 <text:s/>考試時僅能攜帶應用之文具，除有特別規定不得攜帶書籍、講義、筆記、簿冊、可輸入程式之計算機、手機或電子通訊器材（有無開機均不可攜帶）及其他可供參考之文稿放置座位或周圍，如有違犯即予停考。</text:p>
      <text:p text:style-name="P33">第 七 條 <text:s/>考試以藍色及黑色筆作答，除電腦閱卷需用２Ｂ鉛筆及特殊規定外，一律不得使用鉛筆作答。</text:p>
      <text:p text:style-name="P34">第 八 條 <text:s/>考生應按排定座位就座，若有合於參加考試而未排出座位者，應按照監考人員之安排就座應試，非經監考人員許可，不可擅自移動。</text:p>
      <text:p text:style-name="P35">第 九 條 <text:s/>除另有規定外，考生須於試卷收到後立即在答案卡（卷）上考試科目、科班別、學座號、姓名等項，分別詳細填寫清楚，如經監考人員警告後仍不填寫者，予以停考。</text:p>
      <text:p text:style-name="P36">第 十 條 <text:s/>對試題如有疑問，在原座位舉手請求說明，但不得要求解釋內容。</text:p>
      <text:p text:style-name="P37">第十一條 <text:s/>考生繳卷應按監考人員之規定，不得錯放他處，否則試卷遺失責任由考生自行負責。</text:p>
      <text:soft-page-break/>
      <text:p text:style-name="P38"><text:span text:style-name="T39">第十二條 <text:s/></text:span><text:span text:style-name="T40">考生</text:span><text:span text:style-name="T41">請假，悉依本校「學生請假規則」辦理。經核准後始得補考，否則以無故缺考論。</text:span></text:p>
      <text:p text:style-name="P42">第十三條 <text:s/>遇有空襲警報時，應由監考人員宣佈立即停止考試(試放警報不在此限)，試卷、試題不得私自攜出，統由監考人員處理。如各科考試未滿三十分鐘，一律重考，重考時間另行公佈。</text:p>
      <text:p text:style-name="P43"><text:bookmark-start text:name="OLE_LINK112"/><text:bookmark-start text:name="OLE_LINK113"/><text:bookmark-start text:name="OLE_LINK114"/>第十四條 <text:s/>凡考試違規者<text:bookmark-end text:name="OLE_LINK112"/><text:bookmark-end text:name="OLE_LINK113"/><text:bookmark-end text:name="OLE_LINK114"/>，除本辦法另有規定，依下列規定辦理。</text:p>
      <text:p text:style-name="P44">一、未帶學生證可以身分證、駕照、健保卡代替，如以上證明文件均未帶者，該科扣五分。</text:p>
      <text:p text:style-name="P45">二、答案卡（卷）上未填寫或填錯、畫錯考試科目、科班別、學座號、姓名等項或畫錯學號者，該科扣五分。</text:p>
      <text:p text:style-name="P46">三、如有下列情事之一者，試卷作零分計。</text:p>
      <text:p text:style-name="P47">(一)考生未依座位表就座，無故擅自調動或移位，且經監考人員勸導仍不更正者。</text:p>
      <text:p text:style-name="P48">(二)未按時間到場，遲到十五分鐘以上者。</text:p>
      <text:p text:style-name="P49">(三)考試結束監考人員離開教室後，考生未及時繳交答案卡(卷)者。</text:p>
      <text:p text:style-name="P50">(四)電腦閱卷未依規定使用2B鉛筆作答者。</text:p>
      <text:p text:style-name="P51">四、如有下列情事之一者，勒令交卷，立即離場，試卷零分計算外，並依本校學生獎懲辦法第九條第八款懲處。</text:p>
      <text:p text:style-name="P52">(一) 考生攜帶有小抄或夾帶任何與考試相關資料者。</text:p>
      <text:p text:style-name="P53">(二) 考試時以口頭、手勢及其他方式等幫助他人作答者。</text:p>
      <text:p text:style-name="P54"><text:span text:style-name="T55">(三) 考生如有窺視、交談、互換試卷(卡)</text:span><text:span text:style-name="T56">、</text:span><text:span text:style-name="T57">故意</text:span><text:span text:style-name="T58">逾時繳卷或繳卷後仍逗留試場者。</text:span></text:p>
      <text:p text:style-name="P59">(四) 持用偽造或變造之應考證件。</text:p>
      <text:p text:style-name="P60">(五) 傳遞文稿、參考資料、書寫有關文字之物件或有關信號。</text:p>
      <text:p text:style-name="P61">(六) 夾帶書籍文件或電子資料。</text:p>
      <text:p text:style-name="P62">(七)<text:s/>在桌椅、文具或肢體上或其他處所，書寫有關文字。</text:p>
      <text:p text:style-name="P63">(八)<text:s/>未遵守本規則，不接受監考人員勸導，或擾亂試場秩序。</text:p>
      <text:p text:style-name="P64">(九)<text:s/>故意破壞試務機關提供之電腦作答設備或系統功能。</text:p>
      <text:p text:style-name="P65">(十)<text:s/>考生如有冒名頂替代考情事者，一經察覺，雙方均應留校察看或退學之處分。</text:p>
      <text:p text:style-name="P66"><text:span text:style-name="T67">第十五條 <text:s/></text:span><text:span text:style-name="T68">考生</text:span><text:span text:style-name="T69">有下列各款情事之一者，扣除該科目成績二十分：</text:span></text:p>
      <text:p text:style-name="P70">一、未經監考人員同意擅離試場。</text:p>
      <text:p text:style-name="P71">二、試題註明禁止使用電子計算器而使用。</text:p>
      <text:p text:style-name="P72">三、攜帶手機或電子通訊器材，查無作弊行為者。</text:p>
      <text:p text:style-name="P73">四、非電腦閱卷及特殊規定外，未使用藍色或黑色筆作答。</text:p>
      <text:p text:style-name="P74"><text:span text:style-name="T75">第</text:span><text:bookmark-start text:name="OLE_LINK98"/><text:bookmark-start text:name="OLE_LINK99"/><text:span text:style-name="T76">十</text:span><text:bookmark-end text:name="OLE_LINK98"/><text:bookmark-end text:name="OLE_LINK99"/><text:span text:style-name="T77">六條 <text:s/></text:span><text:span text:style-name="T78">考生</text:span><text:span text:style-name="T79">有下列各款情事之一者，視其情節輕重，扣除該科目成績五分至二十分：</text:span></text:p>
      <text:p text:style-name="P80">一、繳交答案卷（卡）後，未即離場或離場後未經監考人員許可再進入試場。</text:p>
      <text:p text:style-name="P81">二、考試結束鈴聲響畢後，經勸阻不聽仍繼續作答者。</text:p>
      <text:p text:style-name="P82">三、考試結束監考人員離開教室前，考生仍留在教室但未即時繳交答案卡(卷)，查無作弊行為者。</text:p>
      <text:p text:style-name="P83">四、除了衝堂考試依規定應考外，考生未依規定於原授課班級應考。</text:p>
      <text:p text:style-name="P84"><text:span text:style-name="T85">第十七條　</text:span><text:span text:style-name="T86">考生</text:span><text:span text:style-name="T87">有下列各款情事之一，視其情節輕重，扣除該科目成績三分至五分：</text:span></text:p>
      <text:p text:style-name="P88">一、未得監考人員許可，移動座位。</text:p>
      <text:p text:style-name="P89">二、詢問題旨、出聲朗誦或故意發出聲響。</text:p>
      <text:p text:style-name="P90">三、每節考試開始前未按指示收妥書籍文件等非考試必需用品。</text:p>
      <text:p text:style-name="P91">四、未依規定於原上課班級應考者。</text:p>
      <text:p text:style-name="P92">第十八條 <text:s/>身心障礙考生應考，除另有規定，依下列規定辦理。</text:p>
      <text:p text:style-name="P93">一、對象：</text:p>
      <text:p text:style-name="P94">(一)領有身心障礙手冊之視障考生。</text:p>
      <text:p text:style-name="P95">(二)領有身心障礙手冊之上肢重度障礙考生。</text:p>
      <text:p text:style-name="P96">(三)其他因功能性障礙嚴重影響閱讀、書寫能力考生。</text:p>
      <text:p text:style-name="P97">※患有聽覺、下肢、情緒等障礙、癲癇或重大疾病(如心臟病、血友病、糖尿病等)等非上列服務對象之考生，如有使用個人醫療器材如助聽器等，須於考試開始前報備並監考人員檢查後始得使用。</text:p>
      <text:p text:style-name="P98">二、身心障礙考生於考試前，應附繳「身心障礙手冊」或診斷證明書項教務處課務組提出申請，應考時亦應攜帶以作為審查之依據。未依規定繳驗及審查者，一律不予延長應考時間。</text:p>
      <text:p text:style-name="P99">三、身心障礙考生得視其需要，由下列應考服務項目中，申請一或多種方式：</text:p>
      <text:p text:style-name="P100">(一)<text:s/>延長應考時間，但最多以延長20分鐘為限。</text:p>
      <text:p text:style-name="P101">(二)<text:s/>提供放大為A3紙之試題本或點字試題本（或盲用電子試題或報讀試題）。</text:p>
      <text:p text:style-name="P102">(三)<text:s/>選擇（填）題以原答案卡放大為A4紙之影印本或空白答案紙作答後，由考區試務人員代謄。</text:p>
      <text:p text:style-name="P103">(四)<text:s/>協助考生閱讀或記錄答案之輔具。</text:p>
      <text:p text:style-name="P104">(五)<text:s/>以口試替代筆試。</text:p>
      <text:p text:style-name="P105">(六)<text:s/>其他功能性障礙所需之特別服務。</text:p>
      <text:p text:style-name="P106">四、各考生之試題每人以一種為原則，惟情況特殊經審查同意者，得不受限制，但每一考科以提供一種（即題目之內容及其計分方式相同者）為限。</text:p>
      <text:p text:style-name="P107">第十九條 <text:s/>考試期間如有重病或其他特殊事故，未能參加考試者，須事先辦理請假手續。</text:p>
      <text:p text:style-name="P108"><text:span text:style-name="T109">第二十</text:span><text:span text:style-name="T110">條 <text:s/>考試期間，一律穿著本校規定之服裝，否則依本校獎懲</text:span><text:span text:style-name="T111">辦法相關規定</text:span><text:span text:style-name="T112">懲處。</text:span></text:p>
      <text:p text:style-name="P113"><text:span text:style-name="T114">第二十一</text:span><text:span text:style-name="T115">條 <text:s/></text:span><text:span text:style-name="T116">考生如有違犯本辦法之規定而受相關之懲罰，</text:span><text:span text:style-name="T117">應於接獲通知之次日起十天內，依學生申訴處理要點</text:span><text:span text:style-name="T118">提起申訴，逾期不予受理。</text:span></text:p>
      <text:p text:style-name="P119"><text:span text:style-name="T120">考生違犯本辦法之規定而有爭議時，得提請教務會議議決之。</text:span></text:p>
      <text:p text:style-name="P121"><text:span text:style-name="T122">第</text:span><text:span text:style-name="T123">二十二</text:span><text:span text:style-name="T124">條 <text:s/>本規則經教務會議通過，陳請校長核定後公布實施，如有未盡事宜，得修訂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日期" style:display-name="日期" style:family="paragraph" style:parent-style-name="內文" style:next-style-name="內文">
      <style:paragraph-properties fo:text-align="end"/>
      <style:text-properties style:font-name-asian="標楷體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color="#000000" fo:hyphenate="false"/>
    </style:style>
    <style:style style:name="區塊文字" style:display-name="區塊文字" style:family="paragraph" style:parent-style-name="內文">
      <style:paragraph-properties style:snap-to-layout-grid="false" fo:margin-top="0.0833in" fo:margin-bottom="0.0833in" style:line-height-at-least="0.1666in" fo:margin-left="0.8055in" fo:margin-right="-0.0791in" fo:text-indent="-0.4027in">
        <style:tab-stops>
          <style:tab-stop style:type="left" style:position="-0.1111in"/>
        </style:tab-stops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style:font-name="細明體" style:font-name-asian="細明體" fo:font-size="12pt" style:font-size-asian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1.5in" text:min-label-width="0.3958in" text:list-level-position-and-space-mode="label-alignment">
          <style:list-level-label-alignment text:label-followed-by="listtab" fo:margin-left="1.8958in" fo:text-indent="-0.3958in"/>
        </style:list-level-properties>
      </text:list-level-style-number>
      <text:list-level-style-number text:level="2" style:num-suffix="、" style:num-format="１, ２, ３, ...">
        <style:list-level-properties text:space-before="1.5in" text:min-label-width="0.3958in" text:list-level-position-and-space-mode="label-alignment">
          <style:list-level-label-alignment text:label-followed-by="listtab" fo:margin-left="1.8958in" fo:text-indent="-0.3958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format="一, 十, 一百(繁), ..." text:start-value="2">
        <style:list-level-properties text:space-before="1.1666in" text:min-label-width="0.5in" text:list-level-position-and-space-mode="label-alignment">
          <style:list-level-label-alignment text:label-followed-by="listtab" fo:margin-left="1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5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4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7" style:num-suffix="." style:num-format="1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考試規則</dc:title>
    <dc:subject/>
    <meta:initial-creator>余招治</meta:initial-creator>
    <dc:creator>黃心玫</dc:creator>
    <meta:creation-date>2024-06-27T05:23:00Z</meta:creation-date>
    <dc:date>2024-06-27T05:23:00Z</dc:date>
    <meta:print-date>2009-07-29T00:40:00Z</meta:print-date>
    <meta:template xlink:href="Normal" xlink:type="simple"/>
    <meta:editing-cycles>2</meta:editing-cycles>
    <meta:editing-duration>PT60S</meta:editing-duration>
    <meta:document-statistic meta:page-count="4" meta:paragraph-count="5" meta:word-count="422" meta:character-count="2825" meta:row-count="20" meta:non-whitespace-character-count="2408"/>
  </office:meta>
</office:document-meta>
</file>